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Garamond"/>
    </style:style>
    <style:style style:name="P2" style:family="paragraph" style:parent-style-name="Standard">
      <style:paragraph-properties fo:text-align="center" style:justify-single-word="false"/>
      <style:text-properties style:font-name="Garamond"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Garamond" fo:font-size="11pt" fo:font-weight="bold" officeooo:rsid="0017bdd7" officeooo:paragraph-rsid="0027318f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Garamond" fo:font-weight="bold" fo:background-color="#ffff00" style:font-weight-asian="bold" style:font-weight-complex="bold"/>
    </style:style>
    <style:style style:name="P5" style:family="paragraph" style:parent-style-name="Standard">
      <style:paragraph-properties fo:line-height="200%" fo:text-align="start" style:justify-single-word="false"/>
      <style:text-properties style:font-name="Garamond" fo:font-size="12pt" officeooo:paragraph-rsid="00241612" style:font-size-asian="12pt" style:font-size-complex="12pt"/>
    </style:style>
    <style:style style:name="P6" style:family="paragraph" style:parent-style-name="Standard">
      <style:paragraph-properties fo:line-height="100%" fo:text-align="start" style:justify-single-word="false"/>
      <style:text-properties style:text-position="super 58%" style:font-name="Garamond" fo:font-size="8pt" fo:font-style="italic" officeooo:rsid="0029baf8" officeooo:paragraph-rsid="00241612" style:font-size-asian="7pt" style:font-style-asian="italic" style:font-size-complex="8pt" style:font-style-complex="italic"/>
    </style:style>
    <style:style style:name="P7" style:family="paragraph" style:parent-style-name="Standard">
      <style:paragraph-properties fo:line-height="100%" fo:text-align="start" style:justify-single-word="false"/>
      <style:text-properties style:font-name="Garamond" fo:font-size="12pt" officeooo:paragraph-rsid="00241612" style:font-size-asian="12pt" style:font-size-complex="12pt"/>
    </style:style>
    <style:style style:name="P8" style:family="paragraph" style:parent-style-name="Standard">
      <style:paragraph-properties fo:line-height="100%" fo:text-align="start" style:justify-single-word="false"/>
      <style:text-properties style:font-name="Garamond" fo:font-size="12pt" officeooo:paragraph-rsid="0027318f" style:font-size-asian="12pt" style:font-size-complex="12pt"/>
    </style:style>
    <style:style style:name="P9" style:family="paragraph" style:parent-style-name="Standard">
      <style:paragraph-properties fo:line-height="100%" fo:text-align="start" style:justify-single-word="false"/>
      <style:text-properties style:text-position="super 58%" style:font-name="Garamond" fo:font-size="12pt" fo:font-style="italic" officeooo:rsid="0029baf8" officeooo:paragraph-rsid="0027318f" style:font-size-asian="12pt" style:font-style-asian="italic" style:font-size-complex="12pt" style:font-style-complex="italic"/>
    </style:style>
    <style:style style:name="P10" style:family="paragraph" style:parent-style-name="Standard">
      <style:paragraph-properties fo:line-height="100%" fo:text-align="start" style:justify-single-word="false"/>
      <style:text-properties style:font-name="Garamond" fo:font-size="8pt" officeooo:paragraph-rsid="00241612" style:font-size-asian="7pt" style:font-size-complex="8pt"/>
    </style:style>
    <style:style style:name="P11" style:family="paragraph" style:parent-style-name="Standard">
      <style:paragraph-properties fo:line-height="100%" fo:text-align="start" style:justify-single-word="false"/>
      <style:text-properties style:font-name="Garamond" fo:font-size="12pt" officeooo:rsid="0029baf8" officeooo:paragraph-rsid="00241612" style:font-size-asian="12pt" style:font-size-complex="12pt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Garamond" officeooo:paragraph-rsid="001f029f"/>
    </style:style>
    <style:style style:name="P13" style:family="paragraph" style:parent-style-name="Standard">
      <style:paragraph-properties fo:line-height="200%" fo:text-align="justify" style:justify-single-word="false"/>
      <style:text-properties style:font-name="Garamond" fo:font-size="12pt" officeooo:paragraph-rsid="00216a8b" style:font-size-asian="12pt" style:font-size-complex="12pt"/>
    </style:style>
    <style:style style:name="P14" style:family="paragraph" style:parent-style-name="Standard">
      <style:paragraph-properties fo:text-align="justify" style:justify-single-word="false"/>
      <style:text-properties officeooo:paragraph-rsid="00238792" fo:background-color="transparent"/>
    </style:style>
    <style:style style:name="P15" style:family="paragraph" style:parent-style-name="Standard">
      <style:paragraph-properties fo:text-align="justify" style:justify-single-word="false"/>
      <style:text-properties officeooo:paragraph-rsid="0027318f" fo:background-color="transparent"/>
    </style:style>
    <style:style style:name="T1" style:family="text">
      <style:text-properties officeooo:rsid="0030b799"/>
    </style:style>
    <style:style style:name="T2" style:family="text">
      <style:text-properties officeooo:rsid="0027318f"/>
    </style:style>
    <style:style style:name="T3" style:family="text">
      <style:text-properties officeooo:rsid="0029baf8"/>
    </style:style>
    <style:style style:name="T4" style:family="text">
      <style:text-properties fo:font-family="Garamond" style:font-family-generic="roman" officeooo:rsid="0029baf8" style:font-family-asian="Garamond" style:font-family-generic-asian="roman" style:font-family-complex="Garamond" style:font-family-generic-complex="roman"/>
    </style:style>
    <style:style style:name="T5" style:family="text">
      <style:text-properties officeooo:rsid="0029baf8" style:font-name-asian="NSimSun" style:font-name-complex="Lucida Sans1"/>
    </style:style>
    <style:style style:name="T6" style:family="text">
      <style:text-properties style:text-position="super 58%" fo:font-style="italic" officeooo:rsid="0029baf8" style:font-style-asian="italic" style:font-style-complex="italic"/>
    </style:style>
    <style:style style:name="T7" style:family="text">
      <style:text-properties style:text-position="super 58%" fo:font-size="13pt" fo:font-style="italic" officeooo:rsid="0029baf8" style:font-size-asian="13pt" style:font-style-asian="italic" style:font-size-complex="13pt" style:font-style-complex="italic"/>
    </style:style>
    <style:style style:name="T8" style:family="text">
      <style:text-properties officeooo:rsid="0027318f" style:font-name-asian="NSimSun" style:font-name-complex="Lucida Sans1"/>
    </style:style>
    <style:style style:name="T9" style:family="text">
      <style:text-properties fo:font-size="13pt" style:font-size-asian="13pt" style:font-size-complex="13pt"/>
    </style:style>
    <style:style style:name="T10" style:family="text">
      <style:text-properties fo:font-size="13pt" officeooo:rsid="0027318f" style:font-size-asian="13pt" style:font-size-complex="13pt"/>
    </style:style>
    <style:style style:name="T11" style:family="text">
      <style:text-properties officeooo:rsid="0024c95d"/>
    </style:style>
    <style:style style:name="T12" style:family="text">
      <style:text-properties officeooo:rsid="00216a8b"/>
    </style:style>
    <style:style style:name="T13" style:family="text">
      <style:text-properties style:font-name="Garamond" fo:font-size="12pt" fo:font-weight="normal" officeooo:rsid="001e1922" style:font-size-asian="12pt" style:font-weight-asian="normal" style:font-size-complex="12pt" style:font-weight-complex="normal"/>
    </style:style>
    <style:style style:name="T14" style:family="text">
      <style:text-properties style:font-name="Garamond" fo:font-size="12pt" fo:font-weight="normal" officeooo:rsid="00279b56" style:font-size-asian="12pt" style:font-weight-asian="normal" style:font-size-complex="12pt" style:font-weight-complex="normal"/>
    </style:style>
    <style:style style:name="T15" style:family="text">
      <style:text-properties officeooo:rsid="0027e33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d.6</text:p>
      <text:p text:style-name="P2">MODULO DI RICHIESTA DIETA SPECIALE PERSONALIZZATA</text:p>
      <text:p text:style-name="P2">REFEZIONE SCOLASTICA DEL COMUNE DI NAPOLI</text:p>
      <text:p text:style-name="P3">per i bambini/<text:span text:style-name="T1">e</text:span> frequentanti gli Asili Nido <text:span text:style-name="T1">e le Sezioni Primavera comunali</text:span></text:p>
      <text:p text:style-name="P4">(da compilare IN STAMPATELLO a cura del genitore )</text:p>
      <text:p text:style-name="P1"/>
      <text:p text:style-name="P5">Il/La sottoscritto/a COGNOME ………………………….. NOME…………………………………</text:p>
      <text:p text:style-name="P5">Genitore dell’ALUNNO:</text:p>
      <text:p text:style-name="P5">COGNOME ……………………………… NOME …………………………………………….</text:p>
      <text:p text:style-name="P5">LUOGO E DATA DI NASCITA ………………………………………………………………….….</text:p>
      <text:p text:style-name="P5">RESIDENTE IN ……………………. ALLA VIA …………………………………. ………………</text:p>
      <text:p text:style-name="P5">CAP…………. RECAPITO TELEFONICO ………………………………………………………</text:p>
      <text:p text:style-name="P5">E.MAIL ….........................................................................</text:p>
      <text:p text:style-name="P5">Frequentante per l’a.s. 202<text:span text:style-name="T2">6</text:span>/202<text:span text:style-name="T2">7</text:span> <text:span text:style-name="T3">il seguente</text:span></text:p>
      <text:p text:style-name="P6"/>
      <text:p text:style-name="P7"><text:span text:style-name="T4">□</text:span><text:span text:style-name="T5"> ASILO NIDO</text:span><text:span text:style-name="T3">: </text:span>……………………………….…………………………………………………</text:p>
      <text:p text:style-name="P7"><text:span text:style-name="T6"><text:s text:c="118"/></text:span><text:span text:style-name="T7">(Inserire la denominazione dell’Asilo Nido)</text:span></text:p>
      <text:p text:style-name="P8"><text:span text:style-name="T4">□</text:span><text:span text:style-name="T5"> </text:span><text:span text:style-name="T8">SEZIONE PRIMAVERA</text:span><text:span text:style-name="T3">:</text:span>…………………….…………………………………………………</text:p>
      <text:p text:style-name="P9"><text:s text:c="118"/><text:span text:style-name="T9">(Inserire la denominazione dell</text:span><text:span text:style-name="T10">a Sezione Primavera</text:span><text:span text:style-name="T9">)</text:span></text:p>
      <text:p text:style-name="P10"/>
      <text:p text:style-name="P11">MUNICIPALITA’ …………………………..</text:p>
      <text:p text:style-name="P11"/>
      <text:p text:style-name="P2">CHIEDE</text:p>
      <text:p text:style-name="P2"/>
      <text:p text:style-name="P1">Per il predetto minore l’applicazione di regime dietetico personalizzato per motivi sanitari per l’a.s.</text:p>
      <text:p text:style-name="P1">202<text:span text:style-name="T2">6</text:span>/202<text:span text:style-name="T2">7</text:span>.</text:p>
      <text:p text:style-name="P12"/>
      <text:p text:style-name="P13">Allega certificazione medica <text:span text:style-name="T11">con diagnosi, </text:span><text:span text:style-name="T12">ed eventuali prescrizioni,</text:span><text:span text:style-name="T11"> in corso di validità.</text:span></text:p>
      <text:p text:style-name="P1"/>
      <text:p text:style-name="P1">Il richiedente dichiara di essere informato ai sensi del D.Lgs. 30/6/2003 n.196 nonché del Regolamento 679/2016/UE che i dati riportati nel presente modello e/o nella documentazione allegata saranno trattati esclusivamente ai fini dell’elaborazione ed erogazione della dieta differenziata per cui viene fatta richiesta.</text:p>
      <text:p text:style-name="P14"><text:span text:style-name="T13">L’informativa è disponibile sul sito del Comune di Napoli </text:span><text:span text:style-name="T14">link:</text:span></text:p>
      <text:p text:style-name="P15"><text:a xlink:type="simple" xlink:href="https://www.comune.napoli.it/informativa-privacy/" text:style-name="Internet_20_link" text:visited-style-name="Visited_20_Internet_20_Link"><text:span text:style-name="T15">https://www.comune.napoli.it/informativa-privacy/</text:span></text:a><text:span text:style-name="T15"> </text:span></text:p>
      <text:p text:style-name="P1"/>
      <text:p text:style-name="P1"><text:s text:c="6"/>DATA <text:s text:c="100"/>FIRMA</text:p>
      <text:p text:style-name="P1"/>
      <text:p text:style-name="P1">………………. <text:s text:c="80"/>……………………………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0T15:49:25.954000000</meta:creation-date>
    <dc:date>2026-09-02T10:38:56.523072000</dc:date>
    <meta:editing-duration>PT3H24M51S</meta:editing-duration>
    <meta:editing-cycles>16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27" meta:word-count="176" meta:character-count="1933" meta:non-whitespace-character-count="1361"/>
  </office:meta>
</office:document-meta>
</file>