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adornments="Grassetto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Garamond" officeooo:paragraph-rsid="00225ecd"/>
    </style:style>
    <style:style style:name="P2" style:family="paragraph" style:parent-style-name="Standard">
      <style:paragraph-properties fo:text-align="center" style:justify-single-word="false"/>
      <style:text-properties style:font-name="Garamond" fo:font-weight="bold" officeooo:paragraph-rsid="00225ec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Garamond" fo:font-size="11pt" fo:font-weight="bold" officeooo:rsid="0017bdd7" officeooo:paragraph-rsid="00225ec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Garamond" fo:font-style="italic" officeooo:paragraph-rsid="00225ecd" fo:background-color="#ffff00" style:font-style-asian="italic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6" style:family="paragraph" style:parent-style-name="Standard">
      <style:paragraph-properties fo:line-height="115%" fo:text-align="justify" style:justify-single-word="false"/>
      <style:text-properties style:font-name="Garamond" officeooo:paragraph-rsid="00225ecd"/>
    </style:style>
    <style:style style:name="P7" style:family="paragraph" style:parent-style-name="Standard">
      <style:paragraph-properties fo:line-height="115%" fo:text-align="justify" style:justify-single-word="false"/>
      <style:text-properties style:font-name="Garamond" officeooo:paragraph-rsid="0028e744"/>
    </style:style>
    <style:style style:name="P8" style:family="paragraph" style:parent-style-name="Standard">
      <style:paragraph-properties fo:line-height="200%" fo:text-align="justify" style:justify-single-word="false"/>
      <style:text-properties style:font-name="Times New Roman" fo:font-size="12pt" officeooo:rsid="00170945" style:font-size-asian="12pt" style:font-size-complex="12pt"/>
    </style:style>
    <style:style style:name="P9" style:family="paragraph" style:parent-style-name="Standard">
      <style:paragraph-properties fo:line-height="115%" fo:text-align="start" style:justify-single-word="false"/>
      <style:text-properties style:font-name="Times New Roman" fo:font-size="12pt" fo:font-style="normal" fo:font-weight="normal" officeooo:paragraph-rsid="002041e8" style:font-size-asian="12pt" style:font-style-asian="normal" style:font-weight-asian="normal" style:font-size-complex="12pt" style:font-style-complex="normal" style:font-weight-complex="normal"/>
    </style:style>
    <style:style style:name="P10" style:family="paragraph" style:parent-style-name="Standard">
      <style:paragraph-properties fo:line-height="115%" fo:text-align="start" style:justify-single-word="false"/>
      <style:text-properties style:font-name="Times New Roman" fo:font-size="12pt" fo:font-style="normal" fo:font-weight="normal" officeooo:rsid="0007b71c" officeooo:paragraph-rsid="002041e8" style:font-size-asian="12pt" style:font-style-asian="normal" style:font-weight-asian="normal" style:font-size-complex="12pt" style:font-style-complex="normal" style:font-weight-complex="normal"/>
    </style:style>
    <style:style style:name="P11" style:family="paragraph" style:parent-style-name="Standard">
      <style:paragraph-properties fo:line-height="115%" fo:text-align="start" style:justify-single-word="false"/>
      <style:text-properties style:font-name="Times New Roman" fo:font-size="12pt" fo:font-weight="bold" officeooo:rsid="001c2af4" officeooo:paragraph-rsid="002041e8" style:font-size-asian="12pt" style:font-weight-asian="bold" style:font-size-complex="12pt" style:font-weight-complex="bold"/>
    </style:style>
    <style:style style:name="P12" style:family="paragraph" style:parent-style-name="Standard">
      <style:paragraph-properties fo:text-align="justify" style:justify-single-word="false"/>
      <style:text-properties officeooo:paragraph-rsid="0024f9cb" fo:background-color="transparent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T1" style:family="text">
      <style:text-properties officeooo:rsid="0027e336"/>
    </style:style>
    <style:style style:name="T2" style:family="text">
      <style:text-properties officeooo:rsid="0025ecff"/>
    </style:style>
    <style:style style:name="T3" style:family="text">
      <style:text-properties officeooo:rsid="00225ecd"/>
    </style:style>
    <style:style style:name="T4" style:family="text">
      <style:text-properties officeooo:rsid="001b88e8"/>
    </style:style>
    <style:style style:name="T5" style:family="text">
      <style:text-properties officeooo:rsid="001c2af4"/>
    </style:style>
    <style:style style:name="T6" style:family="text">
      <style:text-properties officeooo:rsid="0025f249"/>
    </style:style>
    <style:style style:name="T7" style:family="text">
      <style:text-properties style:font-name="Garamond" fo:font-size="12pt" fo:font-weight="normal" officeooo:rsid="001e1922" style:font-size-asian="12pt" style:font-weight-asian="normal" style:font-size-complex="12pt" style:font-weight-complex="normal"/>
    </style:style>
    <style:style style:name="T8" style:family="text">
      <style:text-properties style:font-name="Garamond" fo:font-size="12pt" fo:font-weight="normal" officeooo:rsid="0027e336" style:font-size-asian="12pt" style:font-weight-asian="normal" style:font-size-complex="12pt" style:font-weight-complex="normal"/>
    </style:style>
    <style:style style:name="T9" style:family="text">
      <style:text-properties style:font-name="Garamond" fo:font-size="12pt" fo:font-weight="normal" officeooo:rsid="00279b56" style:font-size-asian="12pt" style:font-weight-asian="normal" style:font-size-complex="12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od. <text:span text:style-name="T1">3</text:span></text:p>
      <text:p text:style-name="P1"/>
      <text:p text:style-name="P2">MODULO DI RICHIESTA DIETA STANDARDIZZATA PER MOTIVI ETICO RELIGIOSI</text:p>
      <text:p text:style-name="P2">REFEZIONE SCOLASTICA DEL COMUNE DI NAPOLI</text:p>
      <text:p text:style-name="P3">per i bambini/<text:span text:style-name="T2">e</text:span> frequentanti gli Asili Nido <text:span text:style-name="T2">e le Sezioni primavera comunali</text:span></text:p>
      <text:p text:style-name="P1"/>
      <text:p text:style-name="P4">(da compilare IN STAMPATELLO a cura di entrambi i genitori o degli esercenti la <text:span text:style-name="T2">responsabilità</text:span> genitoriale )</text:p>
      <text:p text:style-name="P5"/>
      <text:p text:style-name="P6">I sottoscritti </text:p>
      <text:p text:style-name="P6">COGNOME ………………………….. NOME …………………………………</text:p>
      <text:p text:style-name="P6">COGNOME ………………………….. NOME …………………………………</text:p>
      <text:p text:style-name="P6">in qualità di genitori/esercenti la <text:span text:style-name="T1">responsabilità </text:span>genitoriale sull’ALUNNO:</text:p>
      <text:p text:style-name="P6">COGNOME ……………………………… NOME …………………………………………….</text:p>
      <text:p text:style-name="P6">LUOGO E DATA DI NASCITA ………………………………………………………………….….</text:p>
      <text:p text:style-name="P6">RESIDENTE IN ……………………. ALLA VIA …………………………………. ………………</text:p>
      <text:p text:style-name="P6">CAP…………. RECAPITO TELEFONICO ………………………………………………………</text:p>
      <text:p text:style-name="P6">E.MAIL ….........................................................................</text:p>
      <text:p text:style-name="P6">Frequentante per l’a.s. 202<text:span text:style-name="T1">6</text:span>/202<text:span text:style-name="T1">7</text:span> <text:span text:style-name="T3">il NIDO</text:span> ……………………………………………………</text:p>
      <text:p text:style-name="P7">MUNICIPALITÀ ……..……… …………….. SEZIONE …………….……………………</text:p>
      <text:p text:style-name="P2"/>
      <text:p text:style-name="P2">CHIEDONO</text:p>
      <text:p text:style-name="P1">per il predetto minore l’applicazione del seguente regime dietetico differenziato <text:s/>e standardizzato per motivi etico-religiosi per l’a.s. 202<text:span text:style-name="T1">6</text:span>/202<text:span text:style-name="T1">7</text:span> predisposto dal Comune di Napoli e disponibile sul sito Internet dell'Ente</text:p>
      <text:p text:style-name="P8"/>
      <text:p text:style-name="P9">□ MENU PRIVO DI CARNE <text:span text:style-name="T4">13-24 e 25-36 mesi</text:span> <text:span text:style-name="T4"><text:s/></text:span></text:p>
      <text:p text:style-name="P9">□ MENU PRIVO DI CARNE SUINA <text:s/><text:span text:style-name="T4">13-24 e 25-36 mesi</text:span></text:p>
      <text:p text:style-name="P10"><text:span text:style-name="T5">□ MENU PRIVO DI CARNE </text:span><text:span text:style-name="T4">VACCINA <text:s/>13-24 e 25-36 mesi</text:span></text:p>
      <text:p text:style-name="P11"/>
      <text:p text:style-name="P1">I richiedent<text:span text:style-name="T6">i</text:span> dichiara<text:span text:style-name="T6">no</text:span> di essere informat<text:span text:style-name="T6">i</text:span> ai sensi del D.Lgs. 30/6/2003 n.196 nonché del Regolamento 679/2016/UE che i dati riportati nel presente modello e/o nella documentazione allegata saranno trattati esclusivamente ai fini dell’elaborazione ed erogazione della dieta differenziata per cui viene fatta richiesta.</text:p>
      <text:p text:style-name="P12"><text:span text:style-name="T7">L’informativa è disponibile sul sito </text:span><text:span text:style-name="T8">web </text:span><text:span text:style-name="T7">del Comune di Napoli</text:span><text:span text:style-name="T9"> </text:span><text:span text:style-name="T8">all’indirizzo </text:span><text:a xlink:type="simple" xlink:href="https://www.comune.napoli.it/informativa-privacy/" text:style-name="Internet_20_link" text:visited-style-name="Visited_20_Internet_20_Link"><text:span text:style-name="T8">https://www.comune.napoli.it/informativa-privacy/</text:span></text:a><text:span text:style-name="T8"> </text:span></text:p>
      <text:p text:style-name="P1"/>
      <text:p text:style-name="P1">La presente istanza solleva il Comune di Napoli da qualsiasi responsabilità derivante dall’adozione del <text:s/>regime dietetico richiesto.</text:p>
      <text:p text:style-name="P1"/>
      <text:p text:style-name="P1"><text:s text:c="6"/>DATA <text:s text:c="100"/>FIRM<text:span text:style-name="T1">E</text:span></text:p>
      <text:p text:style-name="P1"/>
      <text:p text:style-name="P1">………………. <text:s text:c="80"/>…………………………….</text:p>
      <text:p text:style-name="P1"/>
      <text:p text:style-name="P13">………………. <text:s text:c="80"/>……………………………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adornments="Grassetto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0T15:49:25.954000000</meta:creation-date>
    <dc:date>2026-09-02T10:23:31.910248800</dc:date>
    <meta:editing-duration>PT1H1M44S</meta:editing-duration>
    <meta:editing-cycles>16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27" meta:word-count="236" meta:character-count="2120" meta:non-whitespace-character-count="1637"/>
  </office:meta>
</office:document-meta>
</file>