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style:font-name="Garamond" fo:font-size="12pt" fo:font-style="normal" fo:font-weight="normal" officeooo:rsid="002b3681" officeooo:paragraph-rsid="002b3681" style:font-size-asian="12pt" style:font-style-asian="normal" style:font-weight-asian="normal" style:font-size-complex="12pt" style:font-style-complex="normal" style:font-weight-complex="normal"/>
    </style:style>
    <style:style style:name="P2" style:family="paragraph" style:parent-style-name="Standard">
      <style:paragraph-properties fo:text-align="center" style:justify-single-word="false"/>
      <style:text-properties style:font-name="Garamond" fo:font-size="12pt" fo:font-weight="bold" style:font-size-asian="12pt" style:font-weight-asian="bold" style:font-size-complex="12pt"/>
    </style:style>
    <style:style style:name="P3" style:family="paragraph" style:parent-style-name="Standard">
      <style:paragraph-properties fo:text-align="center" style:justify-single-word="false"/>
      <style:text-properties style:font-name="Garamond" fo:font-size="11pt" fo:font-weight="bold" officeooo:rsid="0017bdd7" officeooo:paragraph-rsid="0029e4cc" style:font-size-asian="11pt" style:font-weight-asian="bold" style:font-size-complex="11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Garamond" fo:font-size="12pt" fo:font-style="italic" fo:font-weight="normal" style:font-size-asian="12pt" style:font-style-asian="italic" style:font-weight-asian="normal" style:font-size-complex="12pt" style:font-weight-complex="normal"/>
    </style:style>
    <style:style style:name="P5" style:family="paragraph" style:parent-style-name="Standard">
      <style:paragraph-properties fo:text-align="start" style:justify-single-word="false"/>
      <style:text-properties style:font-name="Garamond" fo:font-size="11pt" fo:font-style="italic" fo:font-weight="normal" fo:background-color="#ffff00" style:font-size-asian="11pt" style:font-style-asian="italic" style:font-weight-asian="normal" style:font-size-complex="11pt" style:font-weight-complex="normal"/>
    </style:style>
    <style:style style:name="P6" style:family="paragraph" style:parent-style-name="Standard">
      <style:paragraph-properties fo:text-align="start" style:justify-single-word="false"/>
      <style:text-properties style:font-name="Garamond" fo:font-size="12pt" fo:font-weight="normal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line-height="200%" fo:text-align="start" style:justify-single-word="false"/>
      <style:text-properties style:font-name="Garamond" fo:font-size="12pt" fo:font-weight="normal" officeooo:paragraph-rsid="0029e4cc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line-height="200%" fo:text-align="start" style:justify-single-word="false"/>
      <style:text-properties style:font-name="Garamond"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text-align="center" style:justify-single-word="false"/>
      <style:text-properties style:font-name="Garamond" fo:font-size="12pt" fo:font-weight="normal" officeooo:rsid="00301991" officeooo:paragraph-rsid="0029e4cc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text-align="justify" style:justify-single-word="false"/>
      <style:text-properties style:font-name="Garamond" fo:font-size="12pt" fo:font-weight="normal" officeooo:paragraph-rsid="0029e4cc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text-align="start" style:justify-single-word="false"/>
      <style:text-properties style:font-name="Garamond" fo:font-size="12pt" fo:font-style="italic" fo:font-weight="normal" style:font-size-asian="12pt" style:font-style-asian="italic" style:font-weight-asian="normal" style:font-size-complex="12pt" style:font-weight-complex="normal"/>
    </style:style>
    <style:style style:name="P12" style:family="paragraph" style:parent-style-name="Standard">
      <style:paragraph-properties fo:text-align="start" style:justify-single-word="false"/>
      <style:text-properties style:font-name="Garamond" officeooo:paragraph-rsid="0023ea88"/>
    </style:style>
    <style:style style:name="P13" style:family="paragraph" style:parent-style-name="Standard">
      <style:paragraph-properties fo:text-align="start" style:justify-single-word="false"/>
      <style:text-properties style:font-name="Garamond" fo:font-size="11pt" fo:font-style="normal" fo:font-weight="normal" officeooo:paragraph-rsid="00249b97" style:font-size-asian="11pt" style:font-style-asian="normal" style:font-weight-asian="normal" style:font-size-complex="11pt" style:font-style-complex="normal" style:font-weight-complex="normal"/>
    </style:style>
    <style:style style:name="P14" style:family="paragraph" style:parent-style-name="Standard">
      <style:paragraph-properties fo:text-align="start" style:justify-single-word="false"/>
      <style:text-properties style:font-name="Garamond" fo:font-size="11pt" fo:font-weight="normal" officeooo:paragraph-rsid="00249b97" style:font-size-asian="11pt" style:font-weight-asian="normal" style:font-size-complex="11pt" style:font-weight-complex="normal"/>
    </style:style>
    <style:style style:name="P15" style:family="paragraph" style:parent-style-name="Standard">
      <style:paragraph-properties fo:text-align="start" style:justify-single-word="false"/>
      <style:text-properties style:font-name="Garamond" fo:font-size="11pt" fo:font-style="normal" fo:font-weight="normal" officeooo:rsid="0007b71c" officeooo:paragraph-rsid="00249b97" style:font-size-asian="11pt" style:font-style-asian="normal" style:font-weight-asian="normal" style:font-size-complex="11pt" style:font-style-complex="normal" style:font-weight-complex="normal"/>
    </style:style>
    <style:style style:name="P16" style:family="paragraph" style:parent-style-name="Standard">
      <style:paragraph-properties fo:text-align="start" style:justify-single-word="false"/>
      <style:text-properties style:font-name="Garamond" fo:font-size="11pt" fo:font-weight="normal" style:font-size-asian="11pt" style:font-weight-asian="normal" style:font-size-complex="11pt" style:font-weight-complex="normal"/>
    </style:style>
    <style:style style:name="P17" style:family="paragraph" style:parent-style-name="Standard">
      <style:text-properties style:font-name="Garamond" fo:font-size="12pt" fo:font-style="italic" fo:font-weight="normal" style:font-size-asian="12pt" style:font-style-asian="italic" style:font-weight-asian="normal" style:font-size-complex="12pt" style:font-weight-complex="normal"/>
    </style:style>
    <style:style style:name="P18" style:family="paragraph" style:parent-style-name="Standard">
      <style:text-properties style:font-name="Garamond" fo:font-size="12pt" fo:font-weight="normal" style:font-size-asian="12pt" style:font-weight-asian="normal" style:font-size-complex="12pt" style:font-weight-complex="normal"/>
    </style:style>
    <style:style style:name="T1" style:family="text">
      <style:text-properties officeooo:rsid="0030b799"/>
    </style:style>
    <style:style style:name="T2" style:family="text">
      <style:text-properties style:font-weight-complex="bold"/>
    </style:style>
    <style:style style:name="T3" style:family="text">
      <style:text-properties officeooo:rsid="00301991"/>
    </style:style>
    <style:style style:name="T4" style:family="text">
      <style:text-properties officeooo:rsid="002c35ec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bold" officeooo:rsid="003178b1" style:font-weight-asian="bold" style:font-weight-complex="bold"/>
    </style:style>
    <style:style style:name="T7" style:family="text">
      <style:text-properties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T8" style:family="text">
      <style:text-properties fo:font-size="11pt" fo:font-style="normal" fo:font-weight="normal" officeooo:rsid="0023ea88" style:font-size-asian="11pt" style:font-style-asian="normal" style:font-weight-asian="normal" style:font-size-complex="11pt" style:font-style-complex="normal" style:font-weight-complex="normal"/>
    </style:style>
    <style:style style:name="T9" style:family="text">
      <style:text-properties fo:font-size="11pt" fo:font-style="normal" fo:font-weight="normal" officeooo:rsid="001b88e8" style:font-size-asian="11pt" style:font-style-asian="normal" style:font-weight-asian="normal" style:font-size-complex="11pt" style:font-style-complex="normal" style:font-weight-complex="normal"/>
    </style:style>
    <style:style style:name="T10" style:family="text">
      <style:text-properties officeooo:rsid="0023ea88"/>
    </style:style>
    <style:style style:name="T11" style:family="text">
      <style:text-properties officeooo:rsid="001b88e8"/>
    </style:style>
    <style:style style:name="T12" style:family="text">
      <style:text-properties officeooo:rsid="001bc3f7"/>
    </style:style>
    <style:style style:name="T13" style:family="text">
      <style:text-properties officeooo:rsid="001d56be"/>
    </style:style>
    <style:style style:name="T14" style:family="text">
      <style:text-properties officeooo:rsid="00249b97"/>
    </style:style>
    <style:style style:name="T15" style:family="text">
      <style:text-properties officeooo:rsid="00270ac8"/>
    </style:style>
    <style:style style:name="T16" style:family="text">
      <style:text-properties fo:font-size="10pt" officeooo:rsid="001b88e8" style:font-size-asian="10pt" style:font-size-complex="10pt"/>
    </style:style>
    <style:style style:name="T17" style:family="text">
      <style:text-properties fo:font-size="10pt" style:font-size-asian="10pt" style:font-size-complex="10pt"/>
    </style:style>
    <style:style style:name="T18" style:family="text">
      <style:text-properties fo:font-style="normal" style:font-style-asian="normal" style:font-style-complex="normal"/>
    </style:style>
    <style:style style:name="T19" style:family="text">
      <style:text-properties fo:font-style="normal" officeooo:rsid="0023ea88" style:font-style-asian="normal" style:font-style-complex="normal"/>
    </style:style>
    <style:style style:name="T20" style:family="text">
      <style:text-properties fo:font-style="normal" officeooo:rsid="00249b97" style:font-style-asian="normal" style:font-style-complex="normal"/>
    </style:style>
    <style:style style:name="T21" style:family="text">
      <style:text-properties fo:font-style="normal" officeooo:rsid="001b88e8" style:font-style-asian="normal" style:font-style-complex="normal"/>
    </style:style>
    <style:style style:name="T22" style:family="text">
      <style:text-properties officeooo:rsid="001f22e4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Mod. <text:span text:style-name="T1">2</text:span></text:p>
      <text:p text:style-name="P2">CERTIFICAZIONE</text:p>
      <text:p text:style-name="P2">PER RICHIESTA DIETA <text:span text:style-name="T1">SPECIALE ST</text:span>ANDARDIZZATA</text:p>
      <text:p text:style-name="P2">REFEZIONE SCO<text:span text:style-name="T2">LASTICA DEL COMUNE DI NAPOLI</text:span></text:p>
      <text:p text:style-name="P3">per i bambini/<text:span text:style-name="T1">e</text:span> frequentanti gli Asili Nido <text:span text:style-name="T1">e le Sezioni Primavera comunali</text:span></text:p>
      <text:p text:style-name="P4"/>
      <text:p text:style-name="P5">(da compilare IN STAMPATELLO a cura di un Sanitario e da presentare al <text:span text:style-name="T1">Nido/Sez.Primavera</text:span> frequentat<text:span text:style-name="T1">o</text:span> dall’alunno)</text:p>
      <text:p text:style-name="P6"/>
      <text:p text:style-name="P7"><text:span text:style-name="T3">I</text:span><text:span text:style-name="T4">l</text:span><text:span text:style-name="T3"> sottoscritto do</text:span><text:span text:style-name="T4">tt. _____________________</text:span><text:span text:style-name="T1">__</text:span><text:span text:style-name="T4">____________ <text:s/></text:span><text:span text:style-name="T3">in qualità di pediatra dell’</text:span>ALUNNO</text:p>
      <text:p text:style-name="P8">COGNOME ……………………..………… NOME ………………………………………………..</text:p>
      <text:p text:style-name="P8">LUOGO E DATA DI NASCITA ………………………………………………………………….….</text:p>
      <text:p text:style-name="P9"><text:span text:style-name="T5">certific</text:span><text:span text:style-name="T6">a</text:span> </text:p>
      <text:p text:style-name="P10"/>
      <text:p text:style-name="P10"><text:span text:style-name="T3">che </text:span><text:span text:style-name="T1">per motivi sanitari </text:span>può essere adottato per l’a.s. 202<text:span text:style-name="T1">6</text:span>/202<text:span text:style-name="T1">7</text:span> il regime dietetico, già predisposto dal Comune di Napoli e disponibile anche sul sito Internet dell'Ente, di cui il sottoscritto dichiara di aver preso visione:</text:p>
      <text:p text:style-name="P11"/>
      <text:p text:style-name="P11">(contrassegnare con una x il regime dietetico prescelto)</text:p>
      <text:p text:style-name="P11"/>
      <text:p text:style-name="P12"><text:span text:style-name="T7">□ </text:span><text:span text:style-name="T8">INTOLLERANZA AL </text:span><text:span text:style-name="T7">GLUTINE </text:span><text:span text:style-name="T9">6-8 mesi</text:span></text:p>
      <text:p text:style-name="P13">□ <text:span text:style-name="T10">INTOLLERANZA AL</text:span> GLUTINE <text:span text:style-name="T11">9-12 mesi</text:span></text:p>
      <text:p text:style-name="P13">□ <text:span text:style-name="T10">INTOLLERANZA AL</text:span> GLUTINE <text:span text:style-name="T11">13-24 e 25-36 mesi</text:span></text:p>
      <text:p text:style-name="P13">□ <text:span text:style-name="T10">INTOLLERANZA AL</text:span> GLUTINE <text:span text:style-name="T12">E ALLE PROTEINE DEL LATTE VACCINO</text:span> <text:span text:style-name="T11">9-12 mesi</text:span></text:p>
      <text:p text:style-name="P13">□ <text:span text:style-name="T10">INTOLLERANZA AL</text:span> GLUTINE <text:span text:style-name="T12">E ALLE PROTEINE DEL LATTE VACCINO</text:span> <text:span text:style-name="T11">13-24 e 25-36 mesi</text:span></text:p>
      <text:p text:style-name="P13">□ <text:span text:style-name="T10">INTOLLERANZA AL</text:span> LATTOSIO <text:span text:style-name="T13">9-12 mesi</text:span></text:p>
      <text:p text:style-name="P13">□ <text:span text:style-name="T10">INTOLLERANZA AL</text:span> LATTOSIO <text:span text:style-name="T11">13-24 e 25-36 mesi</text:span></text:p>
      <text:p text:style-name="P13">□ <text:span text:style-name="T10">INTOLLERANZA A</text:span><text:span text:style-name="T14">I</text:span> LEGUMI <text:span text:style-name="T13">6-8 mesi</text:span></text:p>
      <text:p text:style-name="P13">□ <text:span text:style-name="T10">INTOLLERANZA A</text:span><text:span text:style-name="T15">I</text:span> LEGUMI <text:span text:style-name="T13">9-12 mesi</text:span></text:p>
      <text:p text:style-name="P13">□ <text:span text:style-name="T10">INTOLLERANZA </text:span><text:s/>AI LEGUMI <text:span text:style-name="T11">13-24 e 25-36 mesi</text:span></text:p>
      <text:p text:style-name="P13">□ <text:span text:style-name="T10">INTOLLERANZA AL</text:span><text:span text:style-name="T13"> PESCE </text:span><text:span text:style-name="T11">13-24 e 25-36 mesi</text:span></text:p>
      <text:p text:style-name="P13">□ <text:span text:style-name="T10">INTOLLERANZA AL</text:span><text:span text:style-name="T14">LE</text:span> PROTEINE DEL LATTE VACCINO <text:span text:style-name="T11">9-12 mesi</text:span></text:p>
      <text:p text:style-name="P13">□ <text:span text:style-name="T10">INTOLLERANZA AL</text:span><text:span text:style-name="T14">LE</text:span> PROTEINE DEL LATTE VACCINO <text:span text:style-name="T11">13-24 e 25-36 mesi</text:span></text:p>
      <text:p text:style-name="P13">□ <text:span text:style-name="T10">INTOLLERANZA AL</text:span><text:span text:style-name="T14">LE</text:span> PROTEINE DEL LATTE VACCINO <text:span text:style-name="T13">E </text:span><text:s/>DELL'UOVO <text:span text:style-name="T16">13-24 e 25-36 mesi</text:span><text:span text:style-name="T17"> <text:s text:c="3"/></text:span></text:p>
      <text:p text:style-name="P14"><text:span text:style-name="T18">□ </text:span><text:span text:style-name="T19">INTOLLERANZA AL</text:span><text:span text:style-name="T20">LE</text:span> PROTEINE <text:s/>DELL'UOVO <text:span text:style-name="T21">13-24 e 25-36 mesi</text:span></text:p>
      <text:p text:style-name="P15"><text:span text:style-name="T11">□ </text:span><text:span text:style-name="T10">INTOLLERANZA AL</text:span><text:span text:style-name="T14">LE</text:span><text:span text:style-name="T11"> PROTEINE <text:s/>DELL'UOVO, </text:span><text:span text:style-name="T22">POLLO E TACCHINO</text:span><text:span text:style-name="T11"> 13-24 e 25-36 mesi</text:span></text:p>
      <text:p text:style-name="P16"/>
      <text:p text:style-name="P16"/>
      <text:p text:style-name="P6">Data <text:s text:c="90"/>Timbro e firma del Sanitario</text:p>
      <text:p text:style-name="P6"/>
      <text:p text:style-name="P17"/>
      <text:p text:style-name="P17"/>
      <text:p text:style-name="P1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8-14T13:19:12.606000000</meta:creation-date>
    <dc:date>2026-09-02T10:00:00.799050700</dc:date>
    <meta:editing-duration>PT1H44M41S</meta:editing-duration>
    <meta:editing-cycles>14</meta:editing-cycles>
    <meta:generator>LibreOffice/25.2.7.2$Windows_X86_64 LibreOffice_project/5cbfd1ab6520636bb5f7b99185aa69bd7456825d</meta:generator>
    <meta:print-date>2025-08-14T14:24:44.980000000</meta:print-date>
    <meta:document-statistic meta:table-count="0" meta:image-count="0" meta:object-count="0" meta:page-count="1" meta:paragraph-count="29" meta:word-count="253" meta:character-count="1732" meta:non-whitespace-character-count="1408"/>
  </office:meta>
</office:document-meta>
</file>